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Таблица1" style:family="table">
      <style:table-properties style:width="17.501cm" table:align="margins"/>
    </style:style>
    <style:style style:name="Таблица1.A" style:family="table-column">
      <style:table-column-properties style:column-width="8.751cm" style:rel-column-width="32767*"/>
    </style:style>
    <style:style style:name="Таблица1.B" style:family="table-column">
      <style:table-column-properties style:column-width="8.751cm" style:rel-column-width="32768*"/>
    </style:style>
    <style:style style:name="Таблица1.A1" style:family="table-cell">
      <style:table-cell-properties fo:padding="0.097cm" fo:border="none"/>
    </style:style>
    <style:style style:name="P1" style:family="paragraph" style:parent-style-name="Standard">
      <style:paragraph-properties fo:text-align="justify" style:justify-single-word="false"/>
      <style:text-properties fo:font-size="11pt" fo:font-weight="normal" style:font-size-asian="11pt" style:font-weight-asian="normal" style:font-size-complex="11pt" style:font-weight-complex="normal"/>
    </style:style>
    <style:style style:name="P2" style:family="paragraph" style:parent-style-name="Standard">
      <style:paragraph-properties fo:text-align="center" style:justify-single-word="false"/>
      <style:text-properties fo:font-size="11pt" fo:language="ru" fo:country="RU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1pt" fo:language="ru" fo:country="RU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text-align="center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6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7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8" style:family="paragraph" style:parent-style-name="Table_20_Contents">
      <style:text-properties fo:font-size="10pt" fo:language="ru" fo:country="RU" fo:font-weight="bold" style:font-size-asian="10pt" style:font-weight-asian="bold" style:font-size-complex="10pt" style:font-weight-complex="bold"/>
    </style:style>
    <style:style style:name="P9" style:family="paragraph" style:parent-style-name="Table_20_Contents">
      <style:paragraph-properties fo:text-align="end" style:justify-single-word="false"/>
      <style:text-properties fo:font-size="10pt" fo:language="ru" fo:country="RU" fo:font-weight="bold" style:font-size-asian="10pt" style:font-weight-asian="bold" style:font-size-complex="10pt" style:font-weight-complex="bold"/>
    </style:style>
    <style:style style:name="P10" style:family="paragraph" style:parent-style-name="Table_20_Contents">
      <style:paragraph-properties fo:text-align="end" style:justify-single-word="false"/>
      <style:text-properties fo:font-size="10pt" fo:language="ru" fo:country="RU" fo:font-weight="bold" officeooo:rsid="001b126d" officeooo:paragraph-rsid="001b126d" style:font-size-asian="10pt" style:font-weight-asian="bold" style:font-size-complex="10pt" style:font-weight-complex="bold"/>
    </style:style>
    <style:style style:name="P11" style:family="paragraph" style:parent-style-name="Standard" style:list-style-name="L1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P12" style:family="paragraph" style:parent-style-name="Standard" style:list-style-name="L2">
      <style:paragraph-properties fo:text-align="justify" style:justify-single-word="false"/>
      <style:text-properties fo:font-size="11pt" fo:language="ru" fo:country="RU" fo:font-weight="normal" style:font-size-asian="11pt" style:font-weight-asian="normal" style:font-size-complex="11pt" style:font-weight-complex="normal"/>
    </style:style>
    <style:style style:name="T1" style:family="text">
      <style:text-properties fo:language="ru" fo:country="RU"/>
    </style:style>
    <style:style style:name="T2" style:family="text">
      <style:text-properties fo:language="ru" fo:country="RU" officeooo:rsid="001b126d"/>
    </style:style>
    <style:style style:name="T3" style:family="text">
      <style:text-properties fo:language="ru" fo:country="RU" officeooo:rsid="001c5d91"/>
    </style:style>
    <style:style style:name="T4" style:family="text">
      <style:text-properties fo:language="ru" fo:country="RU" officeooo:rsid="001f872f"/>
    </style:style>
    <style:style style:name="T5" style:family="text">
      <style:text-properties fo:background-color="#ccffff"/>
    </style:style>
    <style:style style:name="T6" style:family="text">
      <style:text-properties officeooo:rsid="001b126d" fo:background-color="#ccffff"/>
    </style:style>
    <style:style style:name="T7" style:family="text">
      <style:text-properties officeooo:rsid="001d2b40" fo:background-color="#ccffff"/>
    </style:style>
    <style:style style:name="T8" style:family="text">
      <style:text-properties officeooo:rsid="0021e4e8" fo:background-color="#ccffff"/>
    </style:style>
    <style:style style:name="T9" style:family="text">
      <style:text-properties officeooo:rsid="001b126d"/>
    </style:style>
    <style:style style:name="T10" style:family="text">
      <style:text-properties officeooo:rsid="001c5d91"/>
    </style:style>
    <style:style style:name="T11" style:family="text">
      <style:text-properties officeooo:rsid="001d2b40"/>
    </style:style>
    <style:style style:name="T12" style:family="text">
      <style:text-properties officeooo:rsid="001e977f"/>
    </style:style>
    <style:style style:name="T13" style:family="text">
      <style:text-properties officeooo:rsid="0021e4e8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лица1" table:style-name="Таблица1">
        <table:table-column table:style-name="Таблица1.A"/>
        <table:table-column table:style-name="Таблица1.B"/>
        <table:table-row>
          <table:table-cell table:style-name="Таблица1.A1" office:value-type="string">
            <text:p text:style-name="P8">УТВЕРЖДАЮ</text:p>
          </table:table-cell>
          <table:table-cell table:style-name="Таблица1.A1" office:value-type="string">
            <text:p text:style-name="P9">УТВЕРЖДАЮ</text:p>
          </table:table-cell>
        </table:table-row>
        <table:table-row>
          <table:table-cell table:style-name="Таблица1.A1" office:value-type="string">
            <text:p text:style-name="P8">ПРЕЗИДЕНТ</text:p>
          </table:table-cell>
          <table:table-cell table:style-name="Таблица1.A1" office:value-type="string">
            <text:p text:style-name="P10">МИНИСТР</text:p>
          </table:table-cell>
        </table:table-row>
        <table:table-row>
          <table:table-cell table:style-name="Таблица1.A1" office:value-type="string">
            <text:p text:style-name="P8">ОО «УЛЬЯНОВСКАЯ РЕГИОНАЛЬНАЯ </text:p>
          </table:table-cell>
          <table:table-cell table:style-name="Таблица1.A1" office:value-type="string">
            <text:p text:style-name="P9">ФИЗИЧЕСКОЙ КУЛЬТУРЫ И СПОРТА</text:p>
          </table:table-cell>
        </table:table-row>
        <table:table-row>
          <table:table-cell table:style-name="Таблица1.A1" office:value-type="string">
            <text:p text:style-name="P8">ФЕДЕРАЦИЯ ТХЭКВОНДО»</text:p>
          </table:table-cell>
          <table:table-cell table:style-name="Таблица1.A1" office:value-type="string">
            <text:p text:style-name="P9">УЛЬЯНОВСКОЙ ОБЛАСТИ</text:p>
          </table:table-cell>
        </table:table-row>
        <table:table-row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6"/>
          </table:table-cell>
        </table:table-row>
        <table:table-row>
          <table:table-cell table:style-name="Таблица1.A1" office:value-type="string">
            <text:p text:style-name="P6">________________________ <text:s text:c="2"/><text:span text:style-name="T1">Е.Ю.КЛЮЧНИКОВ</text:span></text:p>
          </table:table-cell>
          <table:table-cell table:style-name="Таблица1.A1" office:value-type="string">
            <text:p text:style-name="P7">______________________ <text:s text:c="7"/><text:span text:style-name="T2">С.С.КУЗЬМИН</text:span></text:p>
          </table:table-cell>
        </table:table-row>
        <table:table-row>
          <table:table-cell table:style-name="Таблица1.A1" office:value-type="string">
            <text:p text:style-name="P6"/>
          </table:table-cell>
          <table:table-cell table:style-name="Таблица1.A1" office:value-type="string">
            <text:p text:style-name="P6"/>
          </table:table-cell>
        </table:table-row>
        <table:table-row>
          <table:table-cell table:style-name="Таблица1.A1" office:value-type="string">
            <text:p text:style-name="P6">" ________" ____________________ 201<text:span text:style-name="T9">5</text:span> <text:span text:style-name="T1">г.</text:span></text:p>
          </table:table-cell>
          <table:table-cell table:style-name="Таблица1.A1" office:value-type="string">
            <text:p text:style-name="P7">" ________" ____________________ 201<text:span text:style-name="T9">5</text:span> <text:span text:style-name="T1">г.</text:span></text:p>
          </table:table-cell>
        </table:table-row>
      </table:table>
      <text:p text:style-name="P2"/>
      <text:p text:style-name="P2"/>
      <text:p text:style-name="P2"/>
      <text:p text:style-name="P2">ПОЛОЖЕНИЕ</text:p>
      <text:p text:style-name="P2">О проведении <text:s text:c="2"/><text:span text:style-name="T9">лично-командного </text:span>Первенства <text:span text:style-name="T9">Ульяновской области</text:span></text:p>
      <text:p text:style-name="P2">по тхэквондо (ВТФ) среди <text:span text:style-name="T11">молодежи </text:span><text:s/><text:span text:style-name="T11">1994 -1998 </text:span><text:span text:style-name="T5"><text:s/>гг.р.</text:span></text:p>
      <text:p text:style-name="P2"/>
      <text:p text:style-name="P2">1. Цели и задачи.</text:p>
      <text:p text:style-name="P2"/>
      <text:p text:style-name="P4"><text:tab/><text:span text:style-name="T9">Лично-командное </text:span>Первенство <text:span text:style-name="T9">Ульяновской области</text:span> по тхэквондо (ВТФ) является комплексным спортивным мероприятием по тхэквондо (ВТФ), смотром тренеров — преподавателей и проводится с целью:</text:p>
      <text:list xml:id="list1736532995962359071" text:style-name="L1">
        <text:list-item>
          <text:p text:style-name="P11">Широкого привлечения к регулярным занятиям спортом и создания необходимых условий для использования тхэквондо в организации активного отдыха и укрепление здоровья различных слоёв населения;</text:p>
        </text:list-item>
        <text:list-item>
          <text:p text:style-name="P11">Дальнейшего развития тхэквондо (ВТФ) на территории <text:span text:style-name="T9">Ульяновской области</text:span>, повышения качества и эффективности физического воспитания молодёжи, подготовки спортивных резервов для сборных <text:s/>команд субъектов Российской Федерации;</text:p>
        </text:list-item>
        <text:list-item>
          <text:p text:style-name="P11">Усиления пропаганды спорта и популяризация Олимписких видов , как важных средств, способствующих всестороннему воспитанию, гармоничному развитию и физическому совершенствованию человека.</text:p>
        </text:list-item>
      </text:list>
      <text:p text:style-name="P4"/>
      <text:p text:style-name="P2">2. Время и место проведения.</text:p>
      <text:p text:style-name="P4"/>
      <text:p text:style-name="P4"><text:tab/>Соревнования проводятся по адресу:</text:p>
      <text:p text:style-name="P4">г. Ульяновск, ул. Железнодорожная, 18, <text:s/><text:span text:style-name="T9">ОГБУ ДО «СДЮСШОР <text:s/>по тхэквондо»</text:span></text:p>
      <text:p text:style-name="P4">Дата проведения соревнований: <text:span text:style-name="T13">21</text:span> — <text:span text:style-name="T13">22</text:span> <text:s/><text:span text:style-name="T13">февраля</text:span> 201<text:span text:style-name="T9">5</text:span> г.</text:p>
      <text:p text:style-name="P4">Мандатная комиссия: <text:span text:style-name="T13">21</text:span><text:span text:style-name="T7">.</text:span><text:span text:style-name="T5">0</text:span><text:span text:style-name="T8">2</text:span><text:span text:style-name="T5">.201</text:span><text:span text:style-name="T6">5</text:span><text:span text:style-name="T5"> г. в 16.00</text:span></text:p>
      <text:p text:style-name="P4">Взвешивание участников: <text:span text:style-name="T8">21</text:span><text:span text:style-name="T5">.0</text:span><text:span text:style-name="T8">2</text:span><text:span text:style-name="T5">.201</text:span><text:span text:style-name="T6">5</text:span><text:span text:style-name="T5"> г. в 17.00</text:span></text:p>
      <text:p text:style-name="P4">Жеребьёвка состоится: <text:span text:style-name="T8">21</text:span><text:span text:style-name="T5">.0</text:span><text:span text:style-name="T8">2</text:span><text:span text:style-name="T5">.201</text:span><text:span text:style-name="T6">5</text:span><text:span text:style-name="T5"> г. в 18.00</text:span></text:p>
      <text:p text:style-name="P4"/>
      <text:p text:style-name="P2">3. Руководство по проведению соревнований.</text:p>
      <text:p text:style-name="P5"/>
      <text:p text:style-name="P4"><text:tab/>Общее руководство подготовкой и проведением соревнований по тхэквондо (ВТФ) среди юношей и девушек <text:s/>возглавляет <text:span text:style-name="T9">Министерство </text:span>физической культуры и спорта Ульяновской области. Непосредственное руководство возлагается на ОО «Ульяновская региональная федерация тхэквондо».</text:p>
      <text:p text:style-name="P4"/>
      <text:p text:style-name="P2">4.Участники и условия проведения.</text:p>
      <text:p text:style-name="P4"/>
      <text:p text:style-name="P4"><text:tab/>К соревнованиям допускаются сборные команды по тхэквондо <text:s/><text:span text:style-name="T9">Ульяновской области</text:span></text:p>
      <text:p text:style-name="P3">Юноши <text:s/><text:span text:style-name="T11">девушки <text:s/>1994 -1998</text:span> г.р. в следующих весовых категориях:</text:p>
      <text:p text:style-name="P4">Юноши: до <text:span text:style-name="T11">54</text:span>, <text:span text:style-name="T11">58</text:span>, <text:span text:style-name="T11">63</text:span>, <text:span text:style-name="T11">68</text:span>, <text:s/><text:span text:style-name="T11">74</text:span>, <text:span text:style-name="T11">80</text:span>, <text:s/><text:span text:style-name="T11">87</text:span>, + <text:span text:style-name="T11">87 </text:span>кг (не<text:span text:style-name="T9">ограниченное количество участников)</text:span>;</text:p>
      <text:p text:style-name="P4">Девушки: <text:s/>до <text:span text:style-name="T11">46</text:span>, <text:s/><text:span text:style-name="T11">49</text:span>, <text:span text:style-name="T11">53</text:span>, <text:span text:style-name="T11">57</text:span>, <text:s/><text:span text:style-name="T11">62</text:span>, <text:s/><text:span text:style-name="T11">6</text:span>7, <text:s/><text:span text:style-name="T11">73</text:span>, +<text:span text:style-name="T11">73 </text:span><text:s/>кг (неограниченное количество участников );</text:p>
      <text:p text:style-name="P4"><text:tab/>Соревнования проводятся по действующим правилам Всемирной Федерации Тхэквондо. Участники соревнований должны <text:s/><text:span text:style-name="T9">иметь </text:span>униформу тхэквондо установленного образца, защитную экипировку (бандаж, защитные накладки на руки и ноги, защитный жилет(протектор), капу.</text:p>
      <text:p text:style-name="P4"><text:tab/></text:p>
      <text:p text:style-name="P4"/>
      <text:p text:style-name="P2"/>
      <text:p text:style-name="P2"><text:soft-page-break/>5. Программа соревнований.</text:p>
      <text:p text:style-name="P5"/>
      <text:p text:style-name="P3"><text:span text:style-name="T13">21</text:span>.0<text:span text:style-name="T13">2</text:span>.201<text:span text:style-name="T9">5</text:span> г.</text:p>
      <text:p text:style-name="P4">День заезда</text:p>
      <text:p text:style-name="P4">16.00 — Мандатная комиссия</text:p>
      <text:p text:style-name="P4">17.00 — Взвешивание участников</text:p>
      <text:p text:style-name="P4">18.00 — Жеребьёвка</text:p>
      <text:p text:style-name="P4"/>
      <text:p text:style-name="P3"><text:span text:style-name="T13">22.02</text:span>.201<text:span text:style-name="T9">5</text:span> г.</text:p>
      <text:p text:style-name="P4">09.00 — Предварительные поединки</text:p>
      <text:p text:style-name="P4">12.00 — Торжественное открытие</text:p>
      <text:p text:style-name="P4">13.00 — Финальные поединки</text:p>
      <text:p text:style-name="P4">1<text:span text:style-name="T12">8</text:span>.00 — Награждение победителей и призёров</text:p>
      <text:p text:style-name="P4"/>
      <text:p text:style-name="P4"/>
      <text:p text:style-name="P2">6. Условия подведения итогов.</text:p>
      <text:p text:style-name="P4"/>
      <text:p text:style-name="P1"><text:span text:style-name="T1"><text:tab/> Соревнования личные проводятся по спортивному спаррингу кёруги по системе с выбыванием после первого поражения. Все места разыгрываются. Регламент проведения поединка — три <text:s/>раунда по две минуты и перерыв между раундами — одна минута., согласно правил Всемирной Федерации тхэквондо. </text:span><text:span text:style-name="T3">Победители и призеры определяются по занятым 1,2,3 места.</text:span></text:p>
      <text:p text:style-name="P4"/>
      <text:p text:style-name="P2">7. Награждение.</text:p>
      <text:p text:style-name="P4"/>
      <text:p text:style-name="P4"><text:tab/>Победители соревнований награждаются дипломами, медалями, <text:span text:style-name="T10">команды победители кубками </text:span><text:s/><text:span text:style-name="T10">Министерства</text:span> по физической культуре и спорту Ульяновской области.</text:p>
      <text:p text:style-name="P2">8. Финансирование.</text:p>
      <text:p text:style-name="P4"/>
      <text:p text:style-name="P1"><text:span text:style-name="T1"><text:tab/>Расходы, связанные с награждением, оплаты работы судей и медицинских работников несёт </text:span><text:span text:style-name="T3">Министерство</text:span><text:span text:style-name="T1"> физической культуры и спорта Ульяновской области, остальные расходы, связанные с проведением соревнований, финансирует общественная организация «Ульяновская региональная федерация тхэквондо». Расходы, связанные с командированием, нес</text:span><text:span text:style-name="T4">у</text:span><text:span text:style-name="T1">т командирующие организации.</text:span></text:p>
      <text:p text:style-name="P4"><text:tab/></text:p>
      <text:p text:style-name="P2">9. Обеспечение безопасности участников и зрителей.</text:p>
      <text:p text:style-name="P4"/>
      <text:p text:style-name="P4">За безопасность участников и зрителей ответственность несёт проводящая организация, <text:span text:style-name="T10">главный судья соревнований</text:span>.</text:p>
      <text:p text:style-name="P4"/>
      <text:p text:style-name="P2">10. Страхование участников.</text:p>
      <text:p text:style-name="P4"/>
      <text:p text:style-name="P4">Страхование участников от несчастных случаев «жизни и здоровья» проводится за счет командирующей организации.</text:p>
      <text:p text:style-name="P4"/>
      <text:p text:style-name="P2">11. Заявки.</text:p>
      <text:p text:style-name="P4"/>
      <text:p text:style-name="P4">В мандатную комиссию предъявляются следующие документы: </text:p>
      <text:list xml:id="list6357665961581780966" text:style-name="L2">
        <text:list-item>
          <text:p text:style-name="P12">Именная заявка от организации, заверенная <text:s/><text:span text:style-name="T10">спортивным клубом и врачебно-физкультурным диспансером.</text:span></text:p>
        </text:list-item>
        <text:list-item>
          <text:p text:style-name="P12">Свидетельство о рождении;</text:p>
        </text:list-item>
        <text:list-item>
          <text:p text:style-name="P12">Страховой полис;</text:p>
        </text:list-item>
        <text:list-item>
          <text:p text:style-name="P12">Командировочное удостоверение;</text:p>
        </text:list-item>
        <text:list-item>
          <text:p text:style-name="P12">Документ, подтверждающий спортивную и техническую квалификацию;</text:p>
        </text:list-item>
      </text:list>
      <text:p text:style-name="P4"/>
      <text:p text:style-name="P4">Предварительные заявки подаются до <text:span text:style-name="T10">25</text:span>.02.201<text:span text:style-name="T10">5</text:span> г. по телефону и факсу: (8422) 32-31-20, 32-20-48.</text:p>
      <text:p text:style-name="P4"/>
      <text:p text:style-name="P3">Настоящее положение является вызовом на соревнования.</text:p>
      <text:p text:style-name="P4">Оргкомитет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tarSymbol" svg:font-family="StarSymbol" style:font-charset="x-symbol"/>
    <style:font-face style:name="OpenSymbol" svg:font-family="Open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6cm" fo:margin-bottom="1cm" fo:margin-left="2cm" fo:margin-right="1.499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2H26M31S</meta:editing-duration>
    <meta:editing-cycles>11</meta:editing-cycles>
    <meta:generator>LibreOffice/4.1.4.2$Windows_x86 LibreOffice_project/0a0440ccc0227ad9829de5f46be37cfb6edcf72</meta:generator>
    <dc:date>2015-02-10T10:47:30.796000000</dc:date>
    <meta:print-date>2015-02-04T15:18:45.578000000</meta:print-date>
    <meta:document-statistic meta:table-count="1" meta:image-count="0" meta:object-count="0" meta:page-count="2" meta:paragraph-count="68" meta:word-count="526" meta:character-count="4404" meta:non-whitespace-character-count="3895"/>
    <meta:user-defined meta:name="Info 1"/>
    <meta:user-defined meta:name="Info 2"/>
    <meta:user-defined meta:name="Info 3"/>
    <meta:user-defined meta:name="Info 4"/>
  </office:meta>
</office:document-meta>
</file>